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lock_group"/><text:bookmark-start text:name="__RefHeading___clock_group_1"/><text:bookmark-start text:name="clock_group"/>clock group<text:bookmark-end text:name="__RefHeading___clock_group_1"/><text:bookmark-end text:name="clock_group"/></text:h>
      <text:p text:style-name="Text_20_body">configuration of the used clocks.</text:p>
      <text:p text:style-name="Preformatted_20_Text"><text:s text:c="4"/>"clock": {<text:line-break/><text:s text:c="8"/>"cpu": {<text:line-break/><text:s text:c="12"/>"source" : "hse",<text:line-break/><text:s text:c="12"/>"frequency" : "12 MHz",<text:line-break/><text:s text:c="8"/>}<text:line-break/><text:s text:c="4"/>}</text:p>
      <text:h text:style-name="Heading_20_3" text:outline-level="3"><text:bookmark-start text:name="__RefHeading___source_2"/><text:bookmark-start text:name="source"/>source<text:bookmark-end text:name="__RefHeading___source_2"/><text:bookmark-end text:name="source"/></text:h>
      <text:p text:style-name="Text_20_body">defines the source of the clock signal. Supported clock sources are:</text:p>
      <text:list text:style-name="List_20_1" text:continue-numbering="false">
        <text:list-item>
          <text:p text:style-name="List_20_1_Content_First"> “hse”  (High speed external)</text:p>
        </text:list-item>
        <text:list-item>
          <text:p text:style-name="List_20_1_Content_Last"> …</text:p>
        </text:list-item>
      </text:list>
      <text:p text:style-name="Text_20_body"><text:span text:style-name="Strong_20_Emphasis">type</text:span>: enum</text:p>
      <text:p text:style-name="Text_20_body"><text:span text:style-name="Strong_20_Emphasis">default</text:span>: no default possible</text:p>
      <text:h text:style-name="Heading_20_3" text:outline-level="3"><text:bookmark-start text:name="__RefHeading___frequency_3"/><text:bookmark-start text:name="frequency"/>frequency<text:bookmark-end text:name="__RefHeading___frequency_3"/><text:bookmark-end text:name="frequency"/></text:h>
      <text:p text:style-name="Text_20_body">defines the frequency that this clock has. </text:p>
      <text:p text:style-name="Text_20_body"><text:span text:style-name="Strong_20_Emphasis">type</text:span>: string (Hz, kHz, MHz)</text:p>
      <text:p text:style-name="Text_20_body"><text:span text:style-name="Strong_20_Emphasis">default</text:span>: “1 MHz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5::08:29</meta:creation-date>
    <dc:creator>Generated</dc:creator>
    <dc:date>2026-09-07T15::08:29</dc:date>
    <dc:language>en-US</dc:language>
    <meta:editing-cycles>1</meta:editing-cycles>
    <meta:editing-duration>PT0S</meta:editing-duration>
    <dc:title>clock_group</dc:title>
  </office:meta>
</office:document-meta>
</file>