
<file path=META-INF/manifest.xml><?xml version="1.0" encoding="utf-8"?>
<manifest:manifest xmlns:manifest="urn:oasis:names:tc:opendocument:xmlns:manifest:1.0" manifest:version="1.2">
  <manifest:file-entry manifest:full-path="/" manifest:version="1.2" manifest:media-type="application/vnd.oasis.opendocument.text"/>
  <manifest:file-entry manifest:full-path="content.xml" manifest:media-type="text/xml"/>
  <manifest:file-entry manifest:full-path="settings.xml" manifest:media-type="text/xml"/>
  <manifest:file-entry manifest:full-path="meta.xml" manifest:media-type="text/xml"/>
  <manifest:file-entry manifest:full-path="styles.xml" manifest:media-type="text/xml"/>
</manifest:manifest>
</file>

<file path=content.xml><?xml version="1.0" encoding="utf-8"?>
<office:document-content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xforms="http://www.w3.org/2002/xforms" xmlns:xsd="http://www.w3.org/2001/XMLSchema" xmlns:xsi="http://www.w3.org/2001/XMLSchema-instance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field="urn:openoffice:names:experimental:ooo-ms-interop:xmlns:field:1.0" xmlns:formx="urn:openoffice:names:experimental:ooxml-odf-interop:xmlns:form:1.0" xmlns:css3t="http://www.w3.org/TR/css3-text/" office:version="1.2">
  <office:scripts/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Tahoma1" svg:font-family="Tahoma"/>
    <style:font-face style:name="Lucida Sans Unicode" svg:font-family="'Lucida Sans Unicode'" style:font-pitch="variable"/>
    <style:font-face style:name="Tahoma" svg:font-family="Tahoma" style:font-pitch="variable"/>
    <style:font-face style:name="Times New Roman" svg:font-family="'Times New Roman'" style:font-family-generic="roman" style:font-pitch="variable"/>
  </office:font-face-decl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body>
    <office:text>
      <office:forms form:automatic-focus="false" form:apply-design-mode="false"/>
      <text:sequence-decls>
        <text:sequence-decl text:display-outline-level="0" text:name="Illustration"/>
        <text:sequence-decl text:display-outline-level="0" text:name="Table"/>
        <text:sequence-decl text:display-outline-level="0" text:name="Text"/>
        <text:sequence-decl text:display-outline-level="0" text:name="Drawing"/>
      </text:sequence-decls>
      <text:user-field-decls/>
      <text:h text:style-name="Heading_20_1" text:outline-level="1"><text:bookmark text:name="ref:gdb_server_protocol"/><text:bookmark-start text:name="__RefHeading___gdb_server_protocol_1"/><text:bookmark-start text:name="gdb_server_protocol"/>gdb server protocol<text:bookmark-end text:name="__RefHeading___gdb_server_protocol_1"/><text:bookmark-end text:name="gdb_server_protocol"/></text:h>
      <text:p text:style-name="Text_20_body">The gdb server protocol is used in a debug setup between gdb and the gdbserver. The gdbserver is the driver/software interface of the JATG/SWD probe. This allows the user to use an(optional) IDE with gdb to debug firmware running on a MCU.</text:p>
      <text:p text:style-name="Preformatted_20_Text">+------------------+<text:line-break/>|<text:s text:c="8"/>User<text:s text:c="6"/>|<text:line-break/>+------------------+<text:line-break/><text:s text:c="10"/>|<text:line-break/>+------------------+<text:line-break/>|<text:s text:c="8"/>IDE<text:s text:c="7"/>|<text:line-break/>+------------------+<text:line-break/><text:s text:c="10"/>|<text:line-break/>+------------------+<text:line-break/>|<text:s text:c="8"/>gdb<text:s text:c="7"/>|<text:line-break/>+------------------+<text:line-break/><text:s text:c="10"/>|<text:line-break/><text:s text:c="10"/>|<text:s text:c="5"/>&lt;-- gdb server protocol is used here<text:line-break/><text:s text:c="10"/>|<text:line-break/>+------------------+<text:line-break/>|<text:s text:c="5"/>gdb server<text:s text:c="3"/>|<text:line-break/>+------------------+<text:line-break/><text:s text:c="10"/>|<text:line-break/>+------------------+<text:line-break/>| JTAG / SWD probe |<text:line-break/>+------------------+<text:line-break/><text:s text:c="10"/>|<text:line-break/>+------------------+<text:line-break/>|<text:s text:c="8"/>MCU<text:s text:c="7"/>|<text:line-break/>+------------------+<text:line-break/></text:p>
      <text:p text:style-name="Text_20_body">The remote protocol is specified in <text:a xlink:type="simple" xlink:href="https://sourceware.org/gdb/current/onlinedocs/gdb.html/Remote-Protocol.html" text:style-name="Internet_20_link" text:visited-style-name="Visited_20_Internet_20_Link">Appendix E</text:a> of the <text:a xlink:type="simple" xlink:href="https://sourceware.org/gdb/current/onlinedocs/gdb.html/index.html" text:style-name="Internet_20_link" text:visited-style-name="Visited_20_Internet_20_Link">gdb documentation</text:a>. Wherever appropriate large parts of that documentation have been copied here.</text:p>
      <text:p text:style-name="Text_20_body">The protocol is used over a serial byte data stream. Examples are a serial port (UART/COM Port) or a TCP port. The data is exchanged over this channel in <text:a xlink:type="simple" xlink:href="http://mbsp/ref:packets" text:style-name="Internet_20_link" text:visited-style-name="Visited_20_Internet_20_Link">packets</text:a>. In this communication the gdb sends commands and the gdb server sends replies.</text:p>
      <text:p text:style-name="Text_20_body">In the documentation format strings everything [inside of square brackets] is optional and can be missing.</text:p>
      <text:h text:style-name="Heading_20_2" text:outline-level="2"><text:bookmark-start text:name="__RefHeading___signals_2"/><text:bookmark-start text:name="signals"/>signals<text:bookmark-end text:name="__RefHeading___signals_2"/><text:bookmark-end text:name="signals"/></text:h>
      <text:p text:style-name="Text_20_body"><text:a xlink:type="simple" xlink:href="http://mbsp/ref:signals" text:style-name="Internet_20_link" text:visited-style-name="Visited_20_Internet_20_Link">include/gdb/signals.h</text:a></text:p>
      <text:h text:style-name="Heading_20_2" text:outline-level="2"><text:bookmark-start text:name="__RefHeading___commands_3"/><text:bookmark-start text:name="commands"/>commands<text:bookmark-end text:name="__RefHeading___commands_3"/><text:bookmark-end text:name="commands"/></text:h>
      <text:list text:style-name="List_20_1" text:continue-numbering="false">
        <text:list-item>
          <text:p text:style-name="List_20_1_Content_First"> '!'                      <text:a xlink:type="simple" xlink:href="http://mbsp/ref:cmd_exclamation_mark" text:style-name="Internet_20_link" text:visited-style-name="Visited_20_Internet_20_Link">Enable extended mode</text:a> <text:span text:style-name="Strong_20_Emphasis">must be supported</text:span></text:p>
        </text:list-item>
        <text:list-item>
          <text:p text:style-name="List_20_1_Content"> '?'                      <text:a xlink:type="simple" xlink:href="http://mbsp/ref:cmd_question_mark" text:style-name="Internet_20_link" text:visited-style-name="Visited_20_Internet_20_Link">question mark</text:a></text:p>
        </text:list-item>
        <text:list-item>
          <text:p text:style-name="List_20_1_Content"> 'A'                      <text:a xlink:type="simple" xlink:href="http://mbsp/ref:cmd_uc_a" text:style-name="Internet_20_link" text:visited-style-name="Visited_20_Internet_20_Link">A</text:a></text:p>
        </text:list-item>
        <text:list-item>
          <text:p text:style-name="List_20_1_Content"> 'b'                      <text:a xlink:type="simple" xlink:href="http://mbsp/ref:cmd_lc_b" text:style-name="Internet_20_link" text:visited-style-name="Visited_20_Internet_20_Link">set baur rate</text:a> <text:span text:style-name="Strong_20_Emphasis">don't use</text:span></text:p>
        </text:list-item>
        <text:list-item>
          <text:p text:style-name="List_20_1_Content"> 'B'                      <text:a xlink:type="simple" xlink:href="http://mbsp/ref:cmd_uc_b" text:style-name="Internet_20_link" text:visited-style-name="Visited_20_Internet_20_Link">set or clear breakpoint</text:a> <text:span text:style-name="Strong_20_Emphasis">don't use</text:span></text:p>
        </text:list-item>
        <text:list-item>
          <text:p text:style-name="List_20_1_Content"> 'bc'                     <text:a xlink:type="simple" xlink:href="http://mbsp/ref:cmd_bc" text:style-name="Internet_20_link" text:visited-style-name="Visited_20_Internet_20_Link">backward continue</text:a></text:p>
        </text:list-item>
        <text:list-item>
          <text:p text:style-name="List_20_1_Content"> 'bs'                     <text:a xlink:type="simple" xlink:href="http://mbsp/ref:cmd_bs" text:style-name="Internet_20_link" text:visited-style-name="Visited_20_Internet_20_Link">backward single step</text:a></text:p>
        </text:list-item>
        <text:list-item>
          <text:p text:style-name="List_20_1_Content"> 'c'                      <text:a xlink:type="simple" xlink:href="http://mbsp/ref:cmd_lc_c" text:style-name="Internet_20_link" text:visited-style-name="Visited_20_Internet_20_Link">continue</text:a> <text:span text:style-name="Strong_20_Emphasis">must be supported</text:span></text:p>
        </text:list-item>
        <text:list-item>
          <text:p text:style-name="List_20_1_Content"> 'C'                      <text:a xlink:type="simple" xlink:href="http://mbsp/ref:cmd_uc_c" text:style-name="Internet_20_link" text:visited-style-name="Visited_20_Internet_20_Link">continue with signal</text:a></text:p>
        </text:list-item>
        <text:list-item>
          <text:p text:style-name="List_20_1_Content"> 'd'                      <text:a xlink:type="simple" xlink:href="http://mbsp/ref:cmd_lc_d" text:style-name="Internet_20_link" text:visited-style-name="Visited_20_Internet_20_Link">toggle debug flag</text:a> <text:span text:style-name="Strong_20_Emphasis">don't use</text:span></text:p>
        </text:list-item>
        <text:list-item>
          <text:p text:style-name="List_20_1_Content"> 'D'                      <text:a xlink:type="simple" xlink:href="http://mbsp/ref:cmd_uc_d" text:style-name="Internet_20_link" text:visited-style-name="Visited_20_Internet_20_Link">detach</text:a></text:p>
        </text:list-item>
        <text:list-item>
          <text:p text:style-name="List_20_1_Content"> 'F'                      <text:a xlink:type="simple" xlink:href="http://mbsp/ref:cmd_uc_f" text:style-name="Internet_20_link" text:visited-style-name="Visited_20_Internet_20_Link">file i/o</text:a></text:p>
        </text:list-item>
        <text:list-item>
          <text:p text:style-name="List_20_1_Content"> 'g'                      <text:a xlink:type="simple" xlink:href="http://mbsp/ref:cmd_lc_g" text:style-name="Internet_20_link" text:visited-style-name="Visited_20_Internet_20_Link">read general register</text:a> <text:span text:style-name="Strong_20_Emphasis">must be supported</text:span></text:p>
        </text:list-item>
        <text:list-item>
          <text:p text:style-name="List_20_1_Content"> 'G'                      <text:a xlink:type="simple" xlink:href="http://mbsp/ref:cmd_uc_g" text:style-name="Internet_20_link" text:visited-style-name="Visited_20_Internet_20_Link">write general register</text:a> <text:span text:style-name="Strong_20_Emphasis">must be supported</text:span></text:p>
        </text:list-item>
        <text:list-item>
          <text:p text:style-name="List_20_1_Content"> 'H'                      <text:a xlink:type="simple" xlink:href="http://mbsp/ref:cmd_uc_h" text:style-name="Internet_20_link" text:visited-style-name="Visited_20_Internet_20_Link">select thread</text:a></text:p>
        </text:list-item>
        <text:list-item>
          <text:p text:style-name="List_20_1_Content"> 'i'                      <text:a xlink:type="simple" xlink:href="http://mbsp/ref:cmd_lc_i" text:style-name="Internet_20_link" text:visited-style-name="Visited_20_Internet_20_Link">single clock step</text:a></text:p>
        </text:list-item>
        <text:list-item>
          <text:p text:style-name="List_20_1_Content"> 'I'                      <text:a xlink:type="simple" xlink:href="http://mbsp/ref:cmd_uc_i" text:style-name="Internet_20_link" text:visited-style-name="Visited_20_Internet_20_Link">signal cycle step</text:a></text:p>
        </text:list-item>
        <text:list-item>
          <text:p text:style-name="List_20_1_Content"> 'k'                      <text:a xlink:type="simple" xlink:href="http://mbsp/ref:cmd_lc_k" text:style-name="Internet_20_link" text:visited-style-name="Visited_20_Internet_20_Link">kill</text:a></text:p>
        </text:list-item>
        <text:list-item>
          <text:p text:style-name="List_20_1_Content"> 'm'                      <text:a xlink:type="simple" xlink:href="http://mbsp/ref:cmd_lc_m" text:style-name="Internet_20_link" text:visited-style-name="Visited_20_Internet_20_Link">read memory</text:a> <text:span text:style-name="Strong_20_Emphasis">must be supported</text:span></text:p>
        </text:list-item>
        <text:list-item>
          <text:p text:style-name="List_20_1_Content"> 'M'                      <text:a xlink:type="simple" xlink:href="http://mbsp/ref:cmd_uc_m" text:style-name="Internet_20_link" text:visited-style-name="Visited_20_Internet_20_Link">write memory</text:a> <text:span text:style-name="Strong_20_Emphasis">must be supported</text:span></text:p>
        </text:list-item>
        <text:list-item>
          <text:p text:style-name="List_20_1_Content"> 'p'                      <text:a xlink:type="simple" xlink:href="http://mbsp/ref:cmd_lc_p" text:style-name="Internet_20_link" text:visited-style-name="Visited_20_Internet_20_Link">read register</text:a></text:p>
        </text:list-item>
        <text:list-item>
          <text:p text:style-name="List_20_1_Content"> 'P'                      <text:a xlink:type="simple" xlink:href="http://mbsp/ref:cmd_uc_p" text:style-name="Internet_20_link" text:visited-style-name="Visited_20_Internet_20_Link">write register</text:a></text:p>
        </text:list-item>
        <text:list-item>
          <text:p text:style-name="List_20_1_Content"> 'QAgent'                 <text:a xlink:type="simple" xlink:href="http://mbsp/ref:cmd_uc_q_agent" text:style-name="Internet_20_link" text:visited-style-name="Visited_20_Internet_20_Link">agent on/off</text:a></text:p>
        </text:list-item>
        <text:list-item>
          <text:p text:style-name="List_20_1_Content"> 'QAllow'                 <text:a xlink:type="simple" xlink:href="http://mbsp/ref:cmd_uc_q_allow" text:style-name="Internet_20_link" text:visited-style-name="Visited_20_Internet_20_Link">allow operations</text:a></text:p>
        </text:list-item>
        <text:list-item>
          <text:p text:style-name="List_20_1_Content"> 'qC'                     <text:a xlink:type="simple" xlink:href="http://mbsp/ref:cmd_lc_q_c" text:style-name="Internet_20_link" text:visited-style-name="Visited_20_Internet_20_Link">read current tread id</text:a></text:p>
        </text:list-item>
        <text:list-item>
          <text:p text:style-name="List_20_1_Content"> 'qCRC'                   <text:a xlink:type="simple" xlink:href="http://mbsp/ref:cmd_lc_q_crc" text:style-name="Internet_20_link" text:visited-style-name="Visited_20_Internet_20_Link">CRC of memory region</text:a></text:p>
        </text:list-item>
        <text:list-item>
          <text:p text:style-name="List_20_1_Content"> 'QDisableRandomization'  <text:a xlink:type="simple" xlink:href="http://mbsp/ref:cmd_uc_q_disablerandomization" text:style-name="Internet_20_link" text:visited-style-name="Visited_20_Internet_20_Link">disable randomization of virtual addresses</text:a></text:p>
        </text:list-item>
        <text:list-item>
          <text:p text:style-name="List_20_1_Content"> 'QStartupWithShell'      <text:a xlink:type="simple" xlink:href="http://mbsp/ref:cmd_uc_q_startupwithshell" text:style-name="Internet_20_link" text:visited-style-name="Visited_20_Internet_20_Link">use shell</text:a></text:p>
        </text:list-item>
        <text:list-item>
          <text:p text:style-name="List_20_1_Content"> 'QEnvironmentHexEncoded' <text:a xlink:type="simple" xlink:href="http://mbsp/ref:cmd_uc_q_environmenthexencoded" text:style-name="Internet_20_link" text:visited-style-name="Visited_20_Internet_20_Link">environment variables</text:a></text:p>
        </text:list-item>
        <text:list-item>
          <text:p text:style-name="List_20_1_Content"> 'QEnvironmentUnset'      <text:a xlink:type="simple" xlink:href="http://mbsp/ref:cmd_uc_q_environmentunset" text:style-name="Internet_20_link" text:visited-style-name="Visited_20_Internet_20_Link">unset environment variable</text:a></text:p>
        </text:list-item>
        <text:list-item>
          <text:p text:style-name="List_20_1_Content"> 'QEnvironmentReset'      <text:a xlink:type="simple" xlink:href="http://mbsp/ref:cmd_uc_q_environemnetreset" text:style-name="Internet_20_link" text:visited-style-name="Visited_20_Internet_20_Link">reset environment</text:a></text:p>
        </text:list-item>
        <text:list-item>
          <text:p text:style-name="List_20_1_Content"> 'QSetWorkingDir'         <text:a xlink:type="simple" xlink:href="http://mbsp/ref:cmd_uc_q_setworkingdirectory" text:style-name="Internet_20_link" text:visited-style-name="Visited_20_Internet_20_Link">set working directory</text:a></text:p>
        </text:list-item>
        <text:list-item>
          <text:p text:style-name="List_20_1_Content"> 'qfThreadInfo'           <text:a xlink:type="simple" xlink:href="http://mbsp/ref:cmd_lc_q_fthreadinfo" text:style-name="Internet_20_link" text:visited-style-name="Visited_20_Internet_20_Link">get active theads</text:a></text:p>
        </text:list-item>
        <text:list-item>
          <text:p text:style-name="List_20_1_Content"> 'qsThreadInfo'           <text:a xlink:type="simple" xlink:href="http://mbsp/ref:cmd_lc_q_sthreadinfo" text:style-name="Internet_20_link" text:visited-style-name="Visited_20_Internet_20_Link">get active theads</text:a></text:p>
        </text:list-item>
        <text:list-item>
          <text:p text:style-name="List_20_1_Content"> 'qGetTLSAddr'            <text:a xlink:type="simple" xlink:href="http://mbsp/ref:cmd_lc_q_gettlsaddr" text:style-name="Internet_20_link" text:visited-style-name="Visited_20_Internet_20_Link">get address of thread local storage</text:a></text:p>
        </text:list-item>
        <text:list-item>
          <text:p text:style-name="List_20_1_Content"> 'qGetTIBAddr'            <text:a xlink:type="simple" xlink:href="http://mbsp/ref:cmd_lc_q_gettibaddr" text:style-name="Internet_20_link" text:visited-style-name="Visited_20_Internet_20_Link">get the Windows OS specific thread information block</text:a></text:p>
        </text:list-item>
        <text:list-item>
          <text:p text:style-name="List_20_1_Content"> 'qL'                     <text:a xlink:type="simple" xlink:href="http://mbsp/ref:cmd_lc_q_l" text:style-name="Internet_20_link" text:visited-style-name="Visited_20_Internet_20_Link">get thread infromation from RTOS</text:a></text:p>
        </text:list-item>
        <text:list-item>
          <text:p text:style-name="List_20_1_Content"> 'qMemTags'               <text:a xlink:type="simple" xlink:href="http://mbsp/ref:cmd_lc_q_memtags" text:style-name="Internet_20_link" text:visited-style-name="Visited_20_Internet_20_Link">get memory tags</text:a></text:p>
        </text:list-item>
        <text:list-item>
          <text:p text:style-name="List_20_1_Content"> 'qIsAddressTagged'       <text:a xlink:type="simple" xlink:href="http://mbsp/ref:cmd_lc_q_isaddresstagged" text:style-name="Internet_20_link" text:visited-style-name="Visited_20_Internet_20_Link">check if address is tagged</text:a></text:p>
        </text:list-item>
        <text:list-item>
          <text:p text:style-name="List_20_1_Content"> 'QMemTags'               <text:a xlink:type="simple" xlink:href="http://mbsp/ref:cmd_ucq_memtags" text:style-name="Internet_20_link" text:visited-style-name="Visited_20_Internet_20_Link">store memory tags</text:a></text:p>
        </text:list-item>
        <text:list-item>
          <text:p text:style-name="List_20_1_Content"> 'qOffsets'               <text:a xlink:type="simple" xlink:href="http://mbsp/ref:cmd_lc_q_offsets" text:style-name="Internet_20_link" text:visited-style-name="Visited_20_Internet_20_Link">get section offsets</text:a></text:p>
        </text:list-item>
        <text:list-item>
          <text:p text:style-name="List_20_1_Content"> 'qP'                     <text:a xlink:type="simple" xlink:href="http://mbsp/ref:cmd_lcq_p" text:style-name="Internet_20_link" text:visited-style-name="Visited_20_Internet_20_Link">read thread id</text:a> <text:span text:style-name="Strong_20_Emphasis">don't use</text:span></text:p>
        </text:list-item>
        <text:list-item>
          <text:p text:style-name="List_20_1_Content"> 'QNonStop'               <text:a xlink:type="simple" xlink:href="http://mbsp/ref:cmd_uc_q_nonstop" text:style-name="Internet_20_link" text:visited-style-name="Visited_20_Internet_20_Link">switch non stop mode</text:a></text:p>
        </text:list-item>
        <text:list-item>
          <text:p text:style-name="List_20_1_Content"> 'QCatchSyscalls'         <text:a xlink:type="simple" xlink:href="http://mbsp/ref:cmd_uc_q_catchsyscalls" text:style-name="Internet_20_link" text:visited-style-name="Visited_20_Internet_20_Link">switch catching syscalls</text:a></text:p>
        </text:list-item>
        <text:list-item>
          <text:p text:style-name="List_20_1_Content"> 'QPassSignals'           <text:a xlink:type="simple" xlink:href="http://mbsp/ref:cmd_uc_q_passsignals" text:style-name="Internet_20_link" text:visited-style-name="Visited_20_Internet_20_Link">which signals to pass</text:a></text:p>
        </text:list-item>
        <text:list-item>
          <text:p text:style-name="List_20_1_Content"> 'QProgramSignals'        <text:a xlink:type="simple" xlink:href="http://mbsp/ref:cmd_uc_q_programsignals" text:style-name="Internet_20_link" text:visited-style-name="Visited_20_Internet_20_Link">signals to target</text:a></text:p>
        </text:list-item>
        <text:list-item>
          <text:p text:style-name="List_20_1_Content"> 'QThreadEvents'          <text:a xlink:type="simple" xlink:href="http://mbsp/ref:cmd_uc_q_threadevents" text:style-name="Internet_20_link" text:visited-style-name="Visited_20_Internet_20_Link">switch reporting of thread events</text:a></text:p>
        </text:list-item>
        <text:list-item>
          <text:p text:style-name="List_20_1_Content"> 'QThreadOptions'         <text:a xlink:type="simple" xlink:href="http://mbsp/ref:cmd_uc_q_threadoptions" text:style-name="Internet_20_link" text:visited-style-name="Visited_20_Internet_20_Link">apply options</text:a></text:p>
        </text:list-item>
        <text:list-item>
          <text:p text:style-name="List_20_1_Content"> 'qRcmd'                  <text:a xlink:type="simple" xlink:href="http://mbsp/ref:cmd_lc_q_rcmd" text:style-name="Internet_20_link" text:visited-style-name="Visited_20_Internet_20_Link">run command</text:a></text:p>
        </text:list-item>
        <text:list-item>
          <text:p text:style-name="List_20_1_Content"> 'qSearch'                <text:a xlink:type="simple" xlink:href="http://mbsp/ref:cmd_lc_q_search" text:style-name="Internet_20_link" text:visited-style-name="Visited_20_Internet_20_Link">search memory</text:a></text:p>
        </text:list-item>
        <text:list-item>
          <text:p text:style-name="List_20_1_Content"> 'QStartNoAckMode'        <text:a xlink:type="simple" xlink:href="http://mbsp/ref:cmd_uc_q_startnoackmode" text:style-name="Internet_20_link" text:visited-style-name="Visited_20_Internet_20_Link">stop sending acks</text:a></text:p>
        </text:list-item>
        <text:list-item>
          <text:p text:style-name="List_20_1_Content"> 'qSupported'             <text:a xlink:type="simple" xlink:href="http://mbsp/ref:cmd_lc_q_supported" text:style-name="Internet_20_link" text:visited-style-name="Visited_20_Internet_20_Link">tell gdbserver which features gdb supports</text:a></text:p>
        </text:list-item>
        <text:list-item>
          <text:p text:style-name="List_20_1_Content"> 'qSymbol'                <text:a xlink:type="simple" xlink:href="http://mbsp/ref:cmd_lc_q_symbol" text:style-name="Internet_20_link" text:visited-style-name="Visited_20_Internet_20_Link">tell gdb server that gdb can answere symbol requests</text:a></text:p>
        </text:list-item>
        <text:list-item>
          <text:p text:style-name="List_20_1_Content"> 'qTBuffer'               <text:a xlink:type="simple" xlink:href="http://mbsp/ref:cmd_lc_q_tbuffer" text:style-name="Internet_20_link" text:visited-style-name="Visited_20_Internet_20_Link">trace</text:a></text:p>
        </text:list-item>
        <text:list-item>
          <text:p text:style-name="List_20_1_Content"> 'QTBuffer'               <text:a xlink:type="simple" xlink:href="http://mbsp/ref:cmd_uc_q_tbuffer" text:style-name="Internet_20_link" text:visited-style-name="Visited_20_Internet_20_Link">trace</text:a></text:p>
        </text:list-item>
        <text:list-item>
          <text:p text:style-name="List_20_1_Content"> 'QTDisconnected'         <text:a xlink:type="simple" xlink:href="http://mbsp/ref:cmd_uc_q_tdisconnected" text:style-name="Internet_20_link" text:visited-style-name="Visited_20_Internet_20_Link">trace</text:a></text:p>
        </text:list-item>
        <text:list-item>
          <text:p text:style-name="List_20_1_Content"> 'QTDP'                   <text:a xlink:type="simple" xlink:href="http://mbsp/ref:cmd_uc_q_tdp" text:style-name="Internet_20_link" text:visited-style-name="Visited_20_Internet_20_Link">trace</text:a></text:p>
        </text:list-item>
        <text:list-item>
          <text:p text:style-name="List_20_1_Content"> 'QTDPsrc'                <text:a xlink:type="simple" xlink:href="http://mbsp/ref:cmd_uc_q_tdpsrc" text:style-name="Internet_20_link" text:visited-style-name="Visited_20_Internet_20_Link">trace</text:a></text:p>
        </text:list-item>
        <text:list-item>
          <text:p text:style-name="List_20_1_Content"> 'QTDV'                   <text:a xlink:type="simple" xlink:href="http://mbsp/ref:cmd_uc_q_tdv" text:style-name="Internet_20_link" text:visited-style-name="Visited_20_Internet_20_Link">trace</text:a></text:p>
        </text:list-item>
        <text:list-item>
          <text:p text:style-name="List_20_1_Content"> 'qTfP'                   <text:a xlink:type="simple" xlink:href="http://mbsp/ref:cmd_uc_q_tfp" text:style-name="Internet_20_link" text:visited-style-name="Visited_20_Internet_20_Link">trace</text:a></text:p>
        </text:list-item>
        <text:list-item>
          <text:p text:style-name="List_20_1_Content"> 'qTfV'                   <text:a xlink:type="simple" xlink:href="http://mbsp/ref:cmd_uc_q_tfv" text:style-name="Internet_20_link" text:visited-style-name="Visited_20_Internet_20_Link">trace</text:a></text:p>
        </text:list-item>
        <text:list-item>
          <text:p text:style-name="List_20_1_Content"> 'QTFrame'                <text:a xlink:type="simple" xlink:href="http://mbsp/ref:cmd_uc_q_tframe" text:style-name="Internet_20_link" text:visited-style-name="Visited_20_Internet_20_Link">trace</text:a></text:p>
        </text:list-item>
        <text:list-item>
          <text:p text:style-name="List_20_1_Content"> 'qTMinFTPILen'           <text:a xlink:type="simple" xlink:href="http://mbsp/ref:cmd_lc_q_tminftpilen" text:style-name="Internet_20_link" text:visited-style-name="Visited_20_Internet_20_Link">trace</text:a></text:p>
        </text:list-item>
        <text:list-item>
          <text:p text:style-name="List_20_1_Content"> 'qThreadExtraInfo'       <text:a xlink:type="simple" xlink:href="http://mbsp/ref:cmd_lc_q_threadextrainfo" text:style-name="Internet_20_link" text:visited-style-name="Visited_20_Internet_20_Link">os decription for thread</text:a></text:p>
        </text:list-item>
        <text:list-item>
          <text:p text:style-name="List_20_1_Content"> ‘QTNotes’                <text:a xlink:type="simple" xlink:href="http://mbsp/ref:cmd_uc_q_tnotes" text:style-name="Internet_20_link" text:visited-style-name="Visited_20_Internet_20_Link">trace</text:a></text:p>
        </text:list-item>
        <text:list-item>
          <text:p text:style-name="List_20_1_Content"> 'qTP'                    <text:a xlink:type="simple" xlink:href="http://mbsp/ref:cmd_lc_q_tp" text:style-name="Internet_20_link" text:visited-style-name="Visited_20_Internet_20_Link">trace</text:a></text:p>
        </text:list-item>
        <text:list-item>
          <text:p text:style-name="List_20_1_Content"> 'QTSave'                 <text:a xlink:type="simple" xlink:href="http://mbsp/ref:cmd_uc_q_tsave" text:style-name="Internet_20_link" text:visited-style-name="Visited_20_Internet_20_Link">trace</text:a></text:p>
        </text:list-item>
        <text:list-item>
          <text:p text:style-name="List_20_1_Content"> 'qTsP'                   <text:a xlink:type="simple" xlink:href="http://mbsp/ref:cmd_lc_q_tsp" text:style-name="Internet_20_link" text:visited-style-name="Visited_20_Internet_20_Link">trace</text:a></text:p>
        </text:list-item>
        <text:list-item>
          <text:p text:style-name="List_20_1_Content"> 'qTsV'                   <text:a xlink:type="simple" xlink:href="http://mbsp/ref:cmd_lc_q_tsv" text:style-name="Internet_20_link" text:visited-style-name="Visited_20_Internet_20_Link">trace</text:a></text:p>
        </text:list-item>
        <text:list-item>
          <text:p text:style-name="List_20_1_Content"> 'QTStart'                <text:a xlink:type="simple" xlink:href="http://mbsp/ref:cmd_uc_q_tstart" text:style-name="Internet_20_link" text:visited-style-name="Visited_20_Internet_20_Link">trace</text:a></text:p>
        </text:list-item>
        <text:list-item>
          <text:p text:style-name="List_20_1_Content"> 'QTStop'                 <text:a xlink:type="simple" xlink:href="http://mbsp/ref:cmd_uc_q_tstop" text:style-name="Internet_20_link" text:visited-style-name="Visited_20_Internet_20_Link">trace</text:a></text:p>
        </text:list-item>
        <text:list-item>
          <text:p text:style-name="List_20_1_Content"> 'QTEnable'               <text:a xlink:type="simple" xlink:href="http://mbsp/ref:cmd_uc_q_tenable" text:style-name="Internet_20_link" text:visited-style-name="Visited_20_Internet_20_Link">trace</text:a></text:p>
        </text:list-item>
        <text:list-item>
          <text:p text:style-name="List_20_1_Content"> 'QTDisable'              <text:a xlink:type="simple" xlink:href="http://mbsp/ref:cmd_uc_q_tdisable" text:style-name="Internet_20_link" text:visited-style-name="Visited_20_Internet_20_Link">trace</text:a></text:p>
        </text:list-item>
        <text:list-item>
          <text:p text:style-name="List_20_1_Content"> 'QTinit'                 <text:a xlink:type="simple" xlink:href="http://mbsp/ref:cmd_uc_q_tinit" text:style-name="Internet_20_link" text:visited-style-name="Visited_20_Internet_20_Link">trace</text:a></text:p>
        </text:list-item>
        <text:list-item>
          <text:p text:style-name="List_20_1_Content"> 'QTro'                   <text:a xlink:type="simple" xlink:href="http://mbsp/ref:cmd_uc_q_tro" text:style-name="Internet_20_link" text:visited-style-name="Visited_20_Internet_20_Link">trace</text:a></text:p>
        </text:list-item>
        <text:list-item>
          <text:p text:style-name="List_20_1_Content"> 'qTStatus'               <text:a xlink:type="simple" xlink:href="http://mbsp/ref:cmd_lc_q_tstatus" text:style-name="Internet_20_link" text:visited-style-name="Visited_20_Internet_20_Link">trace</text:a></text:p>
        </text:list-item>
        <text:list-item>
          <text:p text:style-name="List_20_1_Content"> 'qTV'                    <text:a xlink:type="simple" xlink:href="http://mbsp/ref:cmd_lc_q_tv" text:style-name="Internet_20_link" text:visited-style-name="Visited_20_Internet_20_Link">trace</text:a></text:p>
        </text:list-item>
        <text:list-item>
          <text:p text:style-name="List_20_1_Content"> 'qTfSTM'                 <text:a xlink:type="simple" xlink:href="http://mbsp/ref:cmd_lc_q_tfstm" text:style-name="Internet_20_link" text:visited-style-name="Visited_20_Internet_20_Link">trace</text:a></text:p>
        </text:list-item>
        <text:list-item>
          <text:p text:style-name="List_20_1_Content"> 'qTsSTM'                 <text:a xlink:type="simple" xlink:href="http://mbsp/ref:cmd_lc_q_tsstm" text:style-name="Internet_20_link" text:visited-style-name="Visited_20_Internet_20_Link">trace</text:a></text:p>
        </text:list-item>
        <text:list-item>
          <text:p text:style-name="List_20_1_Content"> 'qTSTMat'                <text:a xlink:type="simple" xlink:href="http://mbsp/ref:cmd_lc_q_tstmat" text:style-name="Internet_20_link" text:visited-style-name="Visited_20_Internet_20_Link">trace</text:a></text:p>
        </text:list-item>
        <text:list-item>
          <text:p text:style-name="List_20_1_Content"> 'qXfer'                  <text:a xlink:type="simple" xlink:href="http://mbsp/ref:cmd_lc_q_xfer" text:style-name="Internet_20_link" text:visited-style-name="Visited_20_Internet_20_Link">read special area</text:a></text:p>
        </text:list-item>
        <text:list-item>
          <text:p text:style-name="List_20_1_Content"> 'qAttached'              <text:a xlink:type="simple" xlink:href="http://mbsp/ref:cmd_lc_q_attached" text:style-name="Internet_20_link" text:visited-style-name="Visited_20_Internet_20_Link">is attached?</text:a></text:p>
        </text:list-item>
        <text:list-item>
          <text:p text:style-name="List_20_1_Content"> 'Qbtrace'                <text:a xlink:type="simple" xlink:href="http://mbsp/ref:cmd_uc_q_btrace" text:style-name="Internet_20_link" text:visited-style-name="Visited_20_Internet_20_Link">enable branch tracing</text:a></text:p>
        </text:list-item>
        <text:list-item>
          <text:p text:style-name="List_20_1_Content"> 'Qbtrace-conf'           <text:a xlink:type="simple" xlink:href="http://mbsp/ref:cmd_uc_q_btrace_conf" text:style-name="Internet_20_link" text:visited-style-name="Visited_20_Internet_20_Link">configure branch trace</text:a></text:p>
        </text:list-item>
        <text:list-item/>
        <text:list-item>
          <text:p text:style-name="List_20_1_Content"> 'r'                      <text:a xlink:type="simple" xlink:href="http://mbsp/ref:cmd_lc_r" text:style-name="Internet_20_link" text:visited-style-name="Visited_20_Internet_20_Link">reset</text:a> <text:span text:style-name="Strong_20_Emphasis">don't use</text:span></text:p>
        </text:list-item>
        <text:list-item>
          <text:p text:style-name="List_20_1_Content"> 'R'                      <text:a xlink:type="simple" xlink:href="http://mbsp/ref:cmd_uc_r" text:style-name="Internet_20_link" text:visited-style-name="Visited_20_Internet_20_Link">restart program being debugged</text:a> </text:p>
        </text:list-item>
        <text:list-item>
          <text:p text:style-name="List_20_1_Content"> 's'                      <text:a xlink:type="simple" xlink:href="http://mbsp/ref:cmd_lc_s" text:style-name="Internet_20_link" text:visited-style-name="Visited_20_Internet_20_Link">single step</text:a> <text:span text:style-name="Strong_20_Emphasis">must be supported</text:span></text:p>
        </text:list-item>
        <text:list-item>
          <text:p text:style-name="List_20_1_Content"> 'S'                      <text:a xlink:type="simple" xlink:href="http://mbsp/ref:cmd_uc_s" text:style-name="Internet_20_link" text:visited-style-name="Visited_20_Internet_20_Link">signal single step</text:a></text:p>
        </text:list-item>
        <text:list-item>
          <text:p text:style-name="List_20_1_Content"> 't'                      <text:a xlink:type="simple" xlink:href="http://mbsp/ref:cmd_lc_t" text:style-name="Internet_20_link" text:visited-style-name="Visited_20_Internet_20_Link">search backwards</text:a></text:p>
        </text:list-item>
        <text:list-item>
          <text:p text:style-name="List_20_1_Content"> 'T'                      <text:a xlink:type="simple" xlink:href="http://mbsp/ref:cmd_uc_t" text:style-name="Internet_20_link" text:visited-style-name="Visited_20_Internet_20_Link">is thread alive</text:a></text:p>
        </text:list-item>
        <text:list-item>
          <text:p text:style-name="List_20_1_Content"> 'vAttach'                <text:a xlink:type="simple" xlink:href="http://mbsp/ref:cmd_vattach" text:style-name="Internet_20_link" text:visited-style-name="Visited_20_Internet_20_Link">attach to a new process</text:a></text:p>
        </text:list-item>
        <text:list-item>
          <text:p text:style-name="List_20_1_Content"> 'vCont'                  <text:a xlink:type="simple" xlink:href="http://mbsp/ref:cmd_vcont" text:style-name="Internet_20_link" text:visited-style-name="Visited_20_Internet_20_Link">continue trhead</text:a> <text:span text:style-name="Strong_20_Emphasis">must be supported</text:span></text:p>
        </text:list-item>
        <text:list-item>
          <text:p text:style-name="List_20_1_Content"> 'vCont?'                 <text:a xlink:type="simple" xlink:href="http://mbsp/ref:cmd_vcont_qm" text:style-name="Internet_20_link" text:visited-style-name="Visited_20_Internet_20_Link">request supported actions of 'vCont'</text:a></text:p>
        </text:list-item>
        <text:list-item>
          <text:p text:style-name="List_20_1_Content"> 'vCtrlC'                 <text:a xlink:type="simple" xlink:href="http://mbsp/ref:cmd_vctrl" text:style-name="Internet_20_link" text:visited-style-name="Visited_20_Internet_20_Link">interrupt remote target</text:a></text:p>
        </text:list-item>
        <text:list-item>
          <text:p text:style-name="List_20_1_Content"> 'vFile'                  <text:a xlink:type="simple" xlink:href="http://mbsp/ref:cmd_vfile" text:style-name="Internet_20_link" text:visited-style-name="Visited_20_Internet_20_Link">file operation on target file system</text:a></text:p>
        </text:list-item>
        <text:list-item>
          <text:p text:style-name="List_20_1_Content"> 'vFlashErase'            <text:a xlink:type="simple" xlink:href="http://mbsp/ref:cmd_vflasherase" text:style-name="Internet_20_link" text:visited-style-name="Visited_20_Internet_20_Link">erase flash</text:a></text:p>
        </text:list-item>
        <text:list-item>
          <text:p text:style-name="List_20_1_Content"> 'vFlashWrite'            <text:a xlink:type="simple" xlink:href="http://mbsp/ref:cmd_vflashwrite" text:style-name="Internet_20_link" text:visited-style-name="Visited_20_Internet_20_Link">write flash</text:a></text:p>
        </text:list-item>
        <text:list-item>
          <text:p text:style-name="List_20_1_Content"> 'vFlashDone'             <text:a xlink:type="simple" xlink:href="http://mbsp/ref:cmd_vflashdone" text:style-name="Internet_20_link" text:visited-style-name="Visited_20_Internet_20_Link">flash operations done</text:a></text:p>
        </text:list-item>
        <text:list-item>
          <text:p text:style-name="List_20_1_Content"> 'vKill'                  <text:a xlink:type="simple" xlink:href="http://mbsp/ref:cmd_vkill" text:style-name="Internet_20_link" text:visited-style-name="Visited_20_Internet_20_Link">kill process</text:a></text:p>
        </text:list-item>
        <text:list-item>
          <text:p text:style-name="List_20_1_Content"> 'vMustReplyEmpty'        <text:a xlink:type="simple" xlink:href="http://mbsp/ref:cmd_vmustreplyempty" text:style-name="Internet_20_link" text:visited-style-name="Visited_20_Internet_20_Link">test unknown command reply</text:a></text:p>
        </text:list-item>
        <text:list-item>
          <text:p text:style-name="List_20_1_Content"> 'vRun'                   <text:a xlink:type="simple" xlink:href="http://mbsp/ref:cmd_vrun" text:style-name="Internet_20_link" text:visited-style-name="Visited_20_Internet_20_Link">run program</text:a></text:p>
        </text:list-item>
        <text:list-item>
          <text:p text:style-name="List_20_1_Content"> 'vStopped'               <text:a xlink:type="simple" xlink:href="http://mbsp/ref:cmd_vstopped" text:style-name="Internet_20_link" text:visited-style-name="Visited_20_Internet_20_Link">stopped</text:a></text:p>
        </text:list-item>
        <text:list-item>
          <text:p text:style-name="List_20_1_Content"> 'x'                      <text:a xlink:type="simple" xlink:href="http://mbsp/ref:cmd_lc_x" text:style-name="Internet_20_link" text:visited-style-name="Visited_20_Internet_20_Link">read memory</text:a></text:p>
        </text:list-item>
        <text:list-item>
          <text:p text:style-name="List_20_1_Content"> 'X'                      <text:a xlink:type="simple" xlink:href="http://mbsp/ref:cmd_uc_x" text:style-name="Internet_20_link" text:visited-style-name="Visited_20_Internet_20_Link">write data to memory</text:a></text:p>
        </text:list-item>
        <text:list-item>
          <text:p text:style-name="List_20_1_Content"> 'z'                      <text:a xlink:type="simple" xlink:href="http://mbsp/ref:cmd_lc_z" text:style-name="Internet_20_link" text:visited-style-name="Visited_20_Internet_20_Link">remove breakpoint</text:a></text:p>
        </text:list-item>
        <text:list-item>
          <text:p text:style-name="List_20_1_Content_Last"> 'Z'                      <text:a xlink:type="simple" xlink:href="http://mbsp/ref:cmd_uc_z" text:style-name="Internet_20_link" text:visited-style-name="Visited_20_Internet_20_Link">insert breakpoint</text:a></text:p>
        </text:list-item>
      </text:list>
      <text:h text:style-name="Heading_20_2" text:outline-level="2"><text:bookmark-start text:name="__RefHeading___replies_4"/><text:bookmark-start text:name="replies"/>replies<text:bookmark-end text:name="__RefHeading___replies_4"/><text:bookmark-end text:name="replies"/></text:h>
      <text:list text:style-name="List_20_1" text:continue-numbering="false">
        <text:list-item>
          <text:p text:style-name="List_20_1_Content_First"> “” <text:a xlink:type="simple" xlink:href="http://mbsp/ref:reply_empty" text:style-name="Internet_20_link" text:visited-style-name="Visited_20_Internet_20_Link">empty</text:a></text:p>
        </text:list-item>
        <text:list-item>
          <text:p text:style-name="List_20_1_Content"> “E” <text:a xlink:type="simple" xlink:href="http://mbsp/ref:reply_e_xx" text:style-name="Internet_20_link" text:visited-style-name="Visited_20_Internet_20_Link">Error Hex</text:a></text:p>
        </text:list-item>
        <text:list-item>
          <text:p text:style-name="List_20_1_Content"> “E” <text:a xlink:type="simple" xlink:href="http://mbsp/ref:reply_e_text" text:style-name="Internet_20_link" text:visited-style-name="Visited_20_Internet_20_Link">Error text</text:a></text:p>
        </text:list-item>
        <text:list-item>
          <text:p text:style-name="List_20_1_Content"> “S” <text:a xlink:type="simple" xlink:href="http://mbsp/ref:reply_stop_uc_s" text:style-name="Internet_20_link" text:visited-style-name="Visited_20_Internet_20_Link">stopped because of Signal</text:a></text:p>
        </text:list-item>
        <text:list-item>
          <text:p text:style-name="List_20_1_Content"> “T” <text:a xlink:type="simple" xlink:href="http://mbsp/ref:reply_stop_uc_t" text:style-name="Internet_20_link" text:visited-style-name="Visited_20_Internet_20_Link">stopped because of Signal + infos</text:a></text:p>
        </text:list-item>
        <text:list-item>
          <text:p text:style-name="List_20_1_Content"> “w” <text:a xlink:type="simple" xlink:href="http://mbsp/ref:reply_stop_lc_w" text:style-name="Internet_20_link" text:visited-style-name="Visited_20_Internet_20_Link">thread exited</text:a></text:p>
        </text:list-item>
        <text:list-item>
          <text:p text:style-name="List_20_1_Content"> “W” <text:a xlink:type="simple" xlink:href="http://mbsp/ref:reply_stop_uc_w" text:style-name="Internet_20_link" text:visited-style-name="Visited_20_Internet_20_Link">process exited</text:a></text:p>
        </text:list-item>
        <text:list-item>
          <text:p text:style-name="List_20_1_Content"> “X” <text:a xlink:type="simple" xlink:href="http://mbsp/ref:reply_stop_uc_x" text:style-name="Internet_20_link" text:visited-style-name="Visited_20_Internet_20_Link">process terminated</text:a></text:p>
        </text:list-item>
        <text:list-item>
          <text:p text:style-name="List_20_1_Content"> “N” <text:a xlink:type="simple" xlink:href="http://mbsp/ref:reply_stop_uc_n" text:style-name="Internet_20_link" text:visited-style-name="Visited_20_Internet_20_Link">no more threads</text:a></text:p>
        </text:list-item>
        <text:list-item>
          <text:p text:style-name="List_20_1_Content"> “O” <text:a xlink:type="simple" xlink:href="http://mbsp/ref:reply_stop_uc_o" text:style-name="Internet_20_link" text:visited-style-name="Visited_20_Internet_20_Link">console output</text:a></text:p>
        </text:list-item>
        <text:list-item>
          <text:p text:style-name="List_20_1_Content"> “F” <text:a xlink:type="simple" xlink:href="http://mbsp/ref:reply_stop_uc_f" text:style-name="Internet_20_link" text:visited-style-name="Visited_20_Internet_20_Link">host function call</text:a></text:p>
        </text:list-item>
        <text:list-item>
          <text:p text:style-name="List_20_1_Content_Last"> <text:a xlink:type="simple" xlink:href="http://mbsp/ref:notification_stop" text:style-name="Internet_20_link" text:visited-style-name="Visited_20_Internet_20_Link">notification stop</text:a></text:p>
        </text:list-item>
      </text:list>
      <text:h text:style-name="Heading_20_2" text:outline-level="2"><text:bookmark-start text:name="__RefHeading___dictionary_5"/><text:bookmark-start text:name="dictionary"/>dictionary<text:bookmark-end text:name="__RefHeading___dictionary_5"/><text:bookmark-end text:name="dictionary"/></text:h>
      <table:table table:style-name="Table">
        <table:table-column/>
        <table:table-column/>
        <table:table-row>
          <table:table-cell office:value-type="string" table:style-name="tableheader">
            <text:p text:style-name="Table_20_Heading"> Word / Abbreviation </text:p>
          </table:table-cell>
          <table:table-cell office:value-type="string" table:style-name="tableheader">
            <text:p text:style-name="Table_20_Heading"> Explanation </text:p>
          </table:table-cell>
        </table:table-row>
        <table:table-row>
          <table:table-cell office:value-type="string" table:style-name="tablecell">
            <text:p text:style-name="tablealignleft"> IDE </text:p>
          </table:table-cell>
          <table:table-cell office:value-type="string" table:style-name="tablecell">
            <text:p text:style-name="tablealignleft"> Integrated Development environment </text:p>
          </table:table-cell>
        </table:table-row>
        <table:table-row>
          <table:table-cell office:value-type="string" table:style-name="tablecell">
            <text:p text:style-name="tablealignleft"> MCU </text:p>
          </table:table-cell>
          <table:table-cell office:value-type="string" table:style-name="tablecell">
            <text:p text:style-name="tablealignleft"> Micro Controller Unit </text:p>
          </table:table-cell>
        </table:table-row>
        <table:table-row>
          <table:table-cell office:value-type="string" table:style-name="tablecell">
            <text:p text:style-name="tablealignleft"> addressable memory units </text:p>
          </table:table-cell>
          <table:table-cell office:value-type="string" table:style-name="tablecell">
            <text:p text:style-name="tablealignleft"> TODO </text:p>
          </table:table-cell>
        </table:table-row>
      </table:table>
    </office:text>
  </office:body>
</office:document-content>
</file>

<file path=styles.xml><?xml version="1.0" encoding="utf-8"?>
<!--
  This file defines how the document is styled. This was extracted from a ODT file
  created in OpenOffice 2.0 and could probably be much simpler.

  You probably want to replace this file with a style fitting your corporate identity.

  To do so, export the wiki:syntax page, edit it's style definitions (be sure to keep
  the names) and save the resulting file. Extract the resulting file with unzip and
  copy the styles.xml over this one.
-->
<office:document-styles xmlns:office="urn:oasis:names:tc:opendocument:xmlns:office:1.0" xmlns:style="urn:oasis:names:tc:opendocument:xmlns:style:1.0" xmlns:text="urn:oasis:names:tc:opendocument:xmlns:text:1.0" xmlns:table="urn:oasis:names:tc:opendocument:xmlns:table:1.0" xmlns:draw="urn:oasis:names:tc:opendocument:xmlns:drawing:1.0" xmlns:fo="urn:oasis:names:tc:opendocument:xmlns:xsl-fo-compatible:1.0" xmlns:xlink="http://www.w3.org/1999/xlink" xmlns:dc="http://purl.org/dc/elements/1.1/" xmlns:meta="urn:oasis:names:tc:opendocument:xmlns:meta:1.0" xmlns:number="urn:oasis:names:tc:opendocument:xmlns:datastyle:1.0" xmlns:svg="urn:oasis:names:tc:opendocument:xmlns:svg-compatible:1.0" xmlns:chart="urn:oasis:names:tc:opendocument:xmlns:chart:1.0" xmlns:dr3d="urn:oasis:names:tc:opendocument:xmlns:dr3d:1.0" xmlns:math="http://www.w3.org/1998/Math/MathML" xmlns:form="urn:oasis:names:tc:opendocument:xmlns:form:1.0" xmlns:script="urn:oasis:names:tc:opendocument:xmlns:script:1.0" xmlns:ooo="http://openoffice.org/2004/office" xmlns:ooow="http://openoffice.org/2004/writer" xmlns:oooc="http://openoffice.org/2004/calc" xmlns:dom="http://www.w3.org/2001/xml-events" xmlns:rpt="http://openoffice.org/2005/report" xmlns:of="urn:oasis:names:tc:opendocument:xmlns:of:1.2" xmlns:xhtml="http://www.w3.org/1999/xhtml" xmlns:grddl="http://www.w3.org/2003/g/data-view#" xmlns:officeooo="http://openoffice.org/2009/office" xmlns:tableooo="http://openoffice.org/2009/table" xmlns:drawooo="http://openoffice.org/2010/draw" xmlns:calcext="urn:org:documentfoundation:names:experimental:calc:xmlns:calcext:1.0" xmlns:loext="urn:org:documentfoundation:names:experimental:office:xmlns:loext:1.0" xmlns:css3t="http://www.w3.org/TR/css3-text/" office:version="1.2">
  <office:font-face-decls>
    <style:font-face style:name="OpenSymbol" svg:font-family="OpenSymbol" style:font-charset="x-symbol"/>
    <style:font-face style:name="StarSymbol1" svg:font-family="StarSymbol" style:font-charset="x-symbol"/>
    <style:font-face style:name="StarSymbol" svg:font-family="StarSymbol"/>
    <style:font-face style:name="Bitstream Vera Sans Mono" svg:font-family="'Bitstream Vera Sans Mono'" style:font-family-generic="modern" style:font-pitch="fixed"/>
    <style:font-face style:name="Bitstream Vera Sans" svg:font-family="'Bitstream Vera Sans'" style:font-family-generic="roman" style:font-pitch="variable"/>
    <style:font-face style:name="Bitstream Vera Sans1" svg:font-family="'Bitstream Vera Sans'" style:font-family-generic="swiss" style:font-pitch="variable"/>
    <style:font-face style:name="Bitstream Vera Sans2" svg:font-family="'Bitstream Vera Sans'" style:font-family-generic="system" style:font-pitch="variable"/>
  </office:font-face-decls>
  <office:styles>
    <style:default-style style:family="graphic">
      <style:graphic-properties svg:stroke-color="#3465a4" draw:fill-color="#729fcf" fo:wrap-option="wrap" draw:shadow-offset-x="0.3cm" draw:shadow-offset-y="0.3cm" draw:start-line-spacing-horizontal="0.283cm" draw:start-line-spacing-vertical="0.283cm" draw:end-line-spacing-horizontal="0.283cm" draw:end-line-spacing-vertical="0.283cm" style:flow-with-text="false"/>
      <style:paragraph-properties style:text-autospace="ideograph-alpha" style:line-break="strict" style:writing-mode="lr-tb" style:font-independent-line-spacing="false">
        <style:tab-stops/>
      </style:paragraph-properties>
      <style:text-properties style:use-window-font-color="true" style:font-name="Bitstream Vera Sans" fo:font-size="12pt" fo:language="en" fo:country="US" style:font-name-asian="Bitstream Vera Sans2" style:font-size-asian="12pt" style:language-asian="en" style:country-asian="US" style:font-name-complex="Bitstream Vera Sans2" style:font-size-complex="12pt" style:language-complex="en" style:country-complex="US"/>
    </style:default-style>
    <style:default-style style:family="paragraph">
      <style:paragraph-properties style:tab-stop-distance="1.251cm" fo:hyphenation-ladder-count="no-limit" style:text-autospace="ideograph-alpha" style:punctuation-wrap="hanging" style:line-break="strict" style:writing-mode="page"/>
      <style:text-properties fo:font-size="12pt" style:font-size-asian="12pt" style:font-size-complex="12pt" fo:language="en" style:language-asian="en" style:language-complex="en" fo:country="US" style:country-asian="US" style:country-complex="US" style:use-window-font-color="true" style:font-name="Bitstream Vera Sans" style:font-name-asian="Bitstream Vera Sans2" style:font-name-complex="Bitstream Vera Sans2" fo:hyphenate="false" fo:hyphenation-remain-char-count="2" fo:hyphenation-push-char-count="2"/>
    </style:default-style>
    <style:default-style style:family="table">
      <style:table-properties fo:margin-top="0.25cm" fo:margin-bottom="0.25cm" table:border-model="collapsing"/>
    </style:default-style>
    <style:default-style style:family="table-row">
      <style:table-row-properties fo:keep-together="auto"/>
    </style:default-style>
    <style:style style:name="Standard" style:class="text" style:family="paragraph">
</style:style>
    <style:style style:name="Text_20_body" style:display-name="Text body" style:parent-style-name="Standard" style:class="text" style:family="paragraph">
      <style:paragraph-properties fo:text-align="left" style:justify-single-word="false" fo:margin-top="0cm" fo:margin-bottom="0.212cm"/>
    </style:style>
    <style:style style:name="Heading" style:parent-style-name="Standard" style:class="text" style:next-style-name="Text_20_body" style:family="paragraph">
      <style:paragraph-properties fo:margin-top="0.423cm" fo:margin-bottom="0.212cm" fo:keep-with-next="always"/>
      <style:text-properties fo:font-size="14pt" style:font-size-asian="14pt" style:font-size-complex="14pt" fo:font-family="'Bitstream Vera Sans'" style:font-family-asian="'Bitstream Vera Sans'" style:font-family-complex="'Bitstream Vera Sans'" style:font-name="Bitstream Vera Sans1" style:font-name-asian="Bitstream Vera Sans2" style:font-name-complex="Bitstream Vera Sans2" style:font-family-generic="swiss" style:font-family-generic-asian="system" style:font-family-generic-complex="system" style:font-pitch="variable" style:font-pitch-asian="variable" style:font-pitch-complex="variable"/>
    </style:style>
    <style:style style:name="Heading_20_1" style:display-name="Heading 1" style:parent-style-name="Heading" style:class="text" style:next-style-name="Text_20_body" style:default-outline-level="1" style:family="paragraph">
      <style:text-properties fo:font-weight="bold" style:font-weight-asian="bold" style:font-weight-complex="bold" fo:font-size="24pt" style:font-size-asian="24pt" style:font-size-complex="2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2" style:display-name="Heading 2" style:parent-style-name="Heading" style:class="text" style:next-style-name="Text_20_body" style:default-outline-level="2" style:family="paragraph">
      <style:text-properties fo:font-weight="bold" style:font-weight-asian="bold" style:font-weight-complex="bold" fo:font-size="18pt" style:font-size-asian="18pt" style:font-size-complex="18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3" style:display-name="Heading 3" style:parent-style-name="Heading" style:class="text" style:next-style-name="Text_20_body" style:default-outline-level="3" style:family="paragraph">
      <style:text-properties fo:font-weight="bold" style:font-weight-asian="bold" style:font-weight-complex="bold" fo:font-size="14pt" style:font-size-asian="14pt" style:font-size-complex="14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4" style:display-name="Heading 4" style:parent-style-name="Heading" style:class="text" style:next-style-name="Text_20_body" style:default-outline-level="4" style:family="paragraph">
      <style:text-properties fo:font-weight="bold" style:font-weight-asian="bold" style:font-weight-complex="bold" fo:font-size="12pt" style:font-size-asian="12pt" style:font-size-complex="12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Heading_20_5" style:display-name="Heading 5" style:parent-style-name="Heading" style:class="text" style:next-style-name="Text_20_body" style:default-outline-level="5" style:family="paragraph">
      <style:text-properties fo:font-weight="bold" style:font-weight-asian="bold" style:font-weight-complex="bold" fo:font-size="10pt" style:font-size-asian="10pt" style:font-size-complex="10pt" fo:font-family="'Bitstream Vera Sans'" style:font-family-asian="'Bitstream Vera Sans'" style:font-family-complex="'Bitstream Vera Sans'" style:font-name="Bitstream Vera Sans" style:font-name-asian="Bitstream Vera Sans2" style:font-name-complex="Bitstream Vera Sans2" style:font-family-generic="roman" style:font-family-generic-asian="system" style:font-family-generic-complex="system" style:font-pitch="variable" style:font-pitch-asian="variable" style:font-pitch-complex="variable"/>
    </style:style>
    <style:style style:name="List" style:parent-style-name="Text_20_body" style:class="list" style:family="paragraph">
</style:style>
    <style:style style:name="Table_20_Contents" style:display-name="Table Contents" style:parent-style-name="Standard" style:class="extra" style:family="paragraph">
      <style:paragraph-properties text:number-lines="false" text:line-number="0"/>
    </style:style>
    <style:style style:name="Table_20_Heading" style:display-name="Table Heading" style:parent-style-name="Table_20_Contents" style:class="extra" style:family="paragraph">
      <style:paragraph-properties fo:text-align="center" style:justify-single-word="false" text:number-lines="false" text:line-number="0"/>
      <style:text-properties fo:font-weight="bold" style:font-weight-asian="bold" style:font-weight-complex="bold"/>
    </style:style>
    <style:style style:name="Caption" style:parent-style-name="Standard" style:class="extra" style:family="paragraph">
      <style:paragraph-properties fo:margin-top="0.212cm" fo:margin-bottom="0.212cm" text:number-lines="false" text:line-number="0"/>
      <style:text-properties fo:font-style="italic" style:font-style-asian="italic" style:font-style-complex="italic" fo:font-size="12pt" style:font-size-asian="12pt" style:font-size-complex="12pt"/>
    </style:style>
    <style:style style:name="Index" style:parent-style-name="Standard" style:class="index" style:family="paragraph">
      <style:paragraph-properties text:number-lines="false" text:line-number="0"/>
    </style:style>
    <style:style style:name="Quotations" style:parent-style-name="Standard" style:class="html" style:family="paragraph">
      <style:paragraph-properties fo:text-indent="0cm" style:auto-text-indent="false" fo:margin-top="0cm" fo:margin-right="1cm" fo:margin-bottom="0.499cm" fo:margin-left="1cm"/>
    </style:style>
    <style:style style:name="Preformatted_20_Text" style:display-name="Preformatted Text" style:parent-style-name="Standard" style:class="html" style:family="paragraph">
      <style:paragraph-properties fo:margin-top="0cm" fo:margin-bottom="0.199cm" style:join-border="false"/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Source_20_Code" style:display-name="Source Code" style:parent-style-name="Preformatted_20_Text" style:family="paragraph">
      <style:paragraph-properties fo:background-color="#f7f9fa" fo:border="0.06pt solid #8cacbb" fo:padding="0.049cm" style:shadow="none"/>
    </style:style>
    <style:style style:name="Source_20_File" style:display-name="Source File" style:parent-style-name="Preformatted_20_Text" style:family="paragraph">
      <style:paragraph-properties fo:background-color="#f1f4f5" fo:border="0.06pt solid #8cacbb" fo:padding="0.049cm" style:shadow="none"/>
    </style:style>
    <style:style style:name="Horizontal_20_Line" style:display-name="Horizontal Line" style:parent-style-name="Standard" style:class="html" style:next-style-name="Text_20_body" style:family="paragraph">
      <style:paragraph-properties fo:margin-top="0cm" fo:margin-bottom="0.499cm" fo:border-top="none" fo:border-right="none" fo:border-bottom="1.11pt double #808080" fo:border-left="none" style:border-line-width-bottom="0.002cm 0.035cm 0.002cm" style:join-border="false" fo:padding="0cm" text:number-lines="false" text:line-number="0"/>
      <style:text-properties fo:font-size="6pt" style:font-size-asian="6pt" style:font-size-complex="6pt"/>
    </style:style>
    <style:style style:name="Footnote" style:parent-style-name="Standard" style:class="extra" style:family="paragraph">
      <style:paragraph-properties fo:text-indent="-0.499cm" style:auto-text-indent="false" fo:margin-right="0cm" fo:margin-left="0.499cm" text:number-lines="false" text:line-number="0"/>
      <style:text-properties fo:font-size="12pt" style:font-size-asian="12pt" style:font-size-complex="12pt"/>
    </style:style>
    <style:style style:name="Numbering_20_Symbols" style:display-name="Numbering Symbols" style:family="text">
</style:style>
    <style:style style:name="Bullet_20_Symbols" style:display-name="Bullet Symbols" style:family="text">
      <style:text-properties fo:font-size="9pt" style:font-size-asian="9pt" style:font-size-complex="9pt" fo:font-family="StarSymbol" style:font-family-asian="StarSymbol" style:font-family-complex="StarSymbol" style:font-name="StarSymbol" style:font-name-asian="StarSymbol" style:font-name-complex="StarSymbol"/>
    </style:style>
    <style:style style:name="Internet_20_link" style:display-name="Internet link" style:family="text">
      <style:text-properties fo:color="#000080" style:text-underline-style="solid" style:text-underline-width="auto" style:text-underline-color="font-color"/>
    </style:style>
    <style:style style:name="Visited_20_Internet_20_Link" style:display-name="Visited Internet Link" style:family="text">
      <style:text-properties fo:color="#800000" style:text-underline-style="solid" style:text-underline-width="auto" style:text-underline-color="font-color"/>
    </style:style>
    <style:style style:name="Local_20_link" style:display-name="Local link" style:family="text">
      <style:text-properties fo:color="#000000" fo:font-weight="bold" style:text-underline-style="solid" style:text-underline-width="auto" style:text-underline-color="font-color"/>
    </style:style>
    <style:style style:name="Visited_20_Local_20_Link" style:display-name="Visited Local Link" style:family="text">
      <style:text-properties fo:color="#000000" fo:font-weight="bold" style:text-underline-style="solid" style:text-underline-width="auto" style:text-underline-color="font-color"/>
    </style:style>
    <style:style style:name="Emphasis" style:family="text">
      <style:text-properties fo:font-style="italic" style:font-style-asian="italic" style:font-style-complex="italic"/>
    </style:style>
    <style:style style:name="Strong_20_Emphasis" style:display-name="Strong Emphasis" style:family="text">
      <style:text-properties fo:font-weight="bold" style:font-weight-asian="bold" style:font-weight-complex="bold"/>
    </style:style>
    <style:style style:name="Source_20_Text" style:display-name="Source Text" style:family="text">
      <style:text-properties fo:font-family="'Bitstream Vera Sans Mono'" style:font-family-asian="'Bitstream Vera Sans Mono'" style:font-family-complex="'Bitstream Vera Sans Mono'" style:font-name="Bitstream Vera Sans Mono" style:font-name-asian="Bitstream Vera Sans Mono" style:font-name-complex="Bitstream Vera Sans Mono" style:font-family-generic="modern" style:font-family-generic-asian="modern" style:font-family-generic-complex="modern" style:font-pitch="fixed" style:font-pitch-asian="fixed" style:font-pitch-complex="fixed"/>
    </style:style>
    <style:style style:name="Footnote_20_Symbol" style:display-name="Footnote Characters" style:family="text">
      <style:text-properties fo:color="#2b73b7" style:text-position="33% 80%"/>
    </style:style>
    <style:style style:name="Footnote_20_Anchor" style:display-name="Footnote Anchor" style:family="text">
      <style:text-properties fo:color="#2b73b7" style:text-position="33% 80%"/>
    </style:style>
    <style:style style:name="Graphics" style:family="graphic">
      <style:graphic-properties text:anchor-type="paragraph" svg:x="0cm" svg:y="0cm" style:wrap="dynamic" style:number-wrapped-paragraphs="no-limit" style:wrap-contour="false" style:vertical-pos="top" style:vertical-rel="paragraph" style:horizontal-pos="center" style:horizontal-rel="paragraph"/>
    </style:style>
    <style:style style:name="Quotation_20_1" style:display-name="Quotation 1" style:parent-style-name="Standard" style:family="paragraph">
      <style:paragraph-properties fo:text-indent="0cm" style:auto-text-indent="false" fo:margin-top="0.25cm" fo:margin-right="0cm" fo:margin-bottom="0.25cm" fo:margin-left="1cm" fo:border-top="none" fo:border-right="none" fo:border-bottom="none" fo:border-left="4.99pt solid #c0c0c0" fo:padding="0.049cm"/>
    </style:style>
    <style:style style:name="Quotation_20_2" style:display-name="Quotation 2" style:parent-style-name="Standard" style:family="paragraph">
      <style:paragraph-properties fo:text-indent="0cm" style:auto-text-indent="false" fo:margin-top="0.25cm" fo:margin-right="0cm" fo:margin-bottom="0.25cm" fo:margin-left="2cm" fo:border-top="none" fo:border-right="none" fo:border-bottom="none" fo:border-left="4.99pt solid #9966cc" fo:padding="0.049cm"/>
    </style:style>
    <style:style style:name="Quotation_20_3" style:display-name="Quotation 3" style:parent-style-name="Standard" style:family="paragraph">
      <style:paragraph-properties fo:text-indent="0cm" style:auto-text-indent="false" fo:margin-top="0.25cm" fo:margin-right="0cm" fo:margin-bottom="0.25cm" fo:margin-left="3cm" fo:border-top="none" fo:border-right="none" fo:border-bottom="none" fo:border-left="4.99pt solid #c5000b" fo:padding="0.049cm"/>
    </style:style>
    <style:style style:name="Quotation_20_4" style:display-name="Quotation 4" style:parent-style-name="Standard" style:family="paragraph">
      <style:paragraph-properties fo:text-indent="0cm" style:auto-text-indent="false" fo:margin-top="0.25cm" fo:margin-right="0cm" fo:margin-bottom="0.25cm" fo:margin-left="4.001cm" fo:border-top="none" fo:border-right="none" fo:border-bottom="none" fo:border-left="4.99pt solid #579d1c" fo:padding="0.049cm"/>
    </style:style>
    <style:style style:name="Quotation_20_5" style:display-name="Quotation 5" style:parent-style-name="Standard" style:family="paragraph">
      <style:paragraph-properties fo:text-indent="0cm" style:auto-text-indent="false" fo:margin-top="0.25cm" fo:margin-right="0cm" fo:margin-bottom="0.25cm" fo:margin-left="5.001cm" fo:border-top="none" fo:border-right="none" fo:border-bottom="none" fo:border-left="4.99pt solid #ff9966" fo:padding="0.049cm"/>
    </style:style>
    <style:style style:name="Contents_20_Heading" style:display-name="Contents Heading" style:parent-style-name="Heading" style:class="index" style:family="paragraph">
      <style:paragraph-properties fo:text-indent="0cm" style:auto-text-indent="false" fo:margin-right="0cm" fo:margin-left="0cm" text:number-lines="false" text:line-number="0"/>
      <style:text-properties fo:font-weight="bold" style:font-weight-asian="bold" style:font-weight-complex="bold" fo:font-size="16pt" style:font-size-asian="16pt" style:font-size-complex="16pt"/>
    </style:style>
    <style:style style:name="List_20_Symbols" style:display-name="List Symbols" style:family="text">
</style:style>
    <style:style style:name="Frame" style:family="graphic">
      <style:graphic-properties text:anchor-type="paragraph" svg:x="0cm" svg:y="0cm" fo:margin-left="0.201cm" fo:margin-right="0.201cm" fo:margin-top="0.201cm" fo:margin-bottom="0.201cm" style:wrap="parallel" style:number-wrapped-paragraphs="no-limit" style:wrap-contour="false" style:vertical-pos="top" style:vertical-rel="paragraph-content" style:horizontal-pos="center" style:horizontal-rel="paragraph-content" fo:padding="0.15cm" fo:border="0.06pt solid #000000"/>
    </style:style>
    <text:outline-style style:name="Outline">
      <text:outline-level-style text:level="1" style:num-format="">
        <style:list-level-properties text:min-label-distance="0.381cm"/>
      </text:outline-level-style>
      <text:outline-level-style text:level="2" style:num-format="">
        <style:list-level-properties text:min-label-distance="0.381cm"/>
      </text:outline-level-style>
      <text:outline-level-style text:level="3" style:num-format="">
        <style:list-level-properties text:min-label-distance="0.381cm"/>
      </text:outline-level-style>
      <text:outline-level-style text:level="4" style:num-format="">
        <style:list-level-properties text:min-label-distance="0.381cm"/>
      </text:outline-level-style>
      <text:outline-level-style text:level="5" style:num-format="">
        <style:list-level-properties text:min-label-distance="0.381cm"/>
      </text:outline-level-style>
      <text:outline-level-style text:level="6" style:num-format="">
        <style:list-level-properties text:min-label-distance="0.381cm"/>
      </text:outline-level-style>
      <text:outline-level-style text:level="7" style:num-format="">
        <style:list-level-properties text:min-label-distance="0.381cm"/>
      </text:outline-level-style>
      <text:outline-level-style text:level="8" style:num-format="">
        <style:list-level-properties text:min-label-distance="0.381cm"/>
      </text:outline-level-style>
      <text:outline-level-style text:level="9" style:num-format="">
        <style:list-level-properties text:min-label-distance="0.381cm"/>
      </text:outline-level-style>
      <text:outline-level-style text:level="10" style:num-format="">
        <style:list-level-properties text:min-label-distance="0.381cm"/>
      </text:outline-level-style>
    </text:outline-style>
    <style:style style:name="Numbering_20_1_Content" style:display-name="Numbering 1 Content" style:parent-style-name="Standard" style:list-style-name="Numbering_20_1" style:family="paragraph">
</style:style>
    <style:style style:name="Numbering_20_1_Content_First" style:display-name="Numbering 1 Content First" style:parent-style-name="Numbering_20_1_Content" style:class="html" style:next-style-name="Text_20_body" style:family="paragraph">
      <style:paragraph-properties fo:margin-top="0.5cm"/>
    </style:style>
    <style:style style:name="Numbering_20_1_Content_Last" style:display-name="Numbering 1 Content Last" style:parent-style-name="Numbering_20_1_Content" style:class="html" style:next-style-name="Text_20_body" style:family="paragraph">
      <style:paragraph-properties fo:margin-bottom="0.5cm"/>
    </style:style>
    <text:list-style style:name="Numbering_20_1" style:display-name="Numbering 1">
      <text:list-level-style-number text:level="1" text:style-name="Numbering_20_Symbols" style:num-format="1" style:num-suffix=".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</text:list-level-style-number>
      <text:list-level-style-number text:level="2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</text:list-level-style-number>
      <text:list-level-style-number text:level="3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</text:list-level-style-number>
      <text:list-level-style-number text:level="4" text:style-name="Numbering_20_Symbols" style:num-format="A" style:num-suffix=".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</text:list-level-style-number>
      <text:list-level-style-number text:level="5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</text:list-level-style-number>
      <text:list-level-style-number text:level="6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</text:list-level-style-number>
      <text:list-level-style-number text:level="7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</text:list-level-style-number>
      <text:list-level-style-number text:level="8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</text:list-level-style-number>
      <text:list-level-style-number text:level="9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</text:list-level-style-number>
      <text:list-level-style-number text:level="10" text:style-name="Numbering_20_Symbols" style:num-format="i" style:num-suffix=".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</text:list-level-style-number>
    </text:list-style>
    <style:style style:name="List_20_1_Content" style:display-name="List 1 Content" style:parent-style-name="Standard" style:list-style-name="List_20_1" style:family="paragraph">
</style:style>
    <style:style style:name="List_20_1_Content_First" style:display-name="List 1 Content First" style:parent-style-name="List_20_1_Content" style:class="html" style:next-style-name="Text_20_body" style:family="paragraph">
      <style:paragraph-properties fo:margin-top="0.5cm"/>
    </style:style>
    <style:style style:name="List_20_1_Content_Last" style:display-name="List 1 Content Last" style:parent-style-name="List_20_1_Content" style:class="html" style:next-style-name="Text_20_body" style:family="paragraph">
      <style:paragraph-properties fo:margin-bottom="0.5cm"/>
    </style:style>
    <text:list-style style:name="List_20_1" style:display-name="List 1">
      <text:list-level-style-bullet text:level="1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.25cm" fo:text-indent="-0.25cm" fo:margin-left="1.25cm"/>
        </style:list-level-properties>
        <style:text-properties style:font-name="OpenSymbol"/>
      </text:list-level-style-bullet>
      <text:list-level-style-bullet text:level="2" text:bullet-char="•">
        <style:list-level-properties fo:text-align="end" text:list-level-position-and-space-mode="label-alignment">
          <style:list-level-label-alignment text:label-followed-by="listtab" text:list-tab-stop-position="2.25cm" fo:text-indent="-0.25cm" fo:margin-left="2.25cm"/>
        </style:list-level-properties>
        <style:text-properties style:font-name="StarSymbol1"/>
      </text:list-level-style-bullet>
      <text:list-level-style-bullet text:level="3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3.25cm" fo:text-indent="-0.25cm" fo:margin-left="3.25cm"/>
        </style:list-level-properties>
        <style:text-properties style:font-name="OpenSymbol"/>
      </text:list-level-style-bullet>
      <text:list-level-style-bullet text:level="4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4.25cm" fo:text-indent="-0.25cm" fo:margin-left="4.25cm"/>
        </style:list-level-properties>
        <style:text-properties style:font-name="OpenSymbol"/>
      </text:list-level-style-bullet>
      <text:list-level-style-bullet text:level="5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5.25cm" fo:text-indent="-0.25cm" fo:margin-left="5.25cm"/>
        </style:list-level-properties>
        <style:text-properties style:font-name="OpenSymbol"/>
      </text:list-level-style-bullet>
      <text:list-level-style-bullet text:level="6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6.25cm" fo:text-indent="-0.25cm" fo:margin-left="6.25cm"/>
        </style:list-level-properties>
        <style:text-properties style:font-name="OpenSymbol"/>
      </text:list-level-style-bullet>
      <text:list-level-style-bullet text:level="7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7.25cm" fo:text-indent="-0.25cm" fo:margin-left="7.25cm"/>
        </style:list-level-properties>
        <style:text-properties style:font-name="OpenSymbol"/>
      </text:list-level-style-bullet>
      <text:list-level-style-bullet text:level="8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8.25cm" fo:text-indent="-0.25cm" fo:margin-left="8.25cm"/>
        </style:list-level-properties>
        <style:text-properties style:font-name="OpenSymbol"/>
      </text:list-level-style-bullet>
      <text:list-level-style-bullet text:level="9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9.25cm" fo:text-indent="-0.25cm" fo:margin-left="9.25cm"/>
        </style:list-level-properties>
        <style:text-properties style:font-name="OpenSymbol"/>
      </text:list-level-style-bullet>
      <text:list-level-style-bullet text:level="10" text:style-name="Numbering_20_Symbols" text:bullet-char="•">
        <style:list-level-properties fo:text-align="end" text:list-level-position-and-space-mode="label-alignment">
          <style:list-level-label-alignment text:label-followed-by="listtab" text:list-tab-stop-position="10.25cm" fo:text-indent="-0.25cm" fo:margin-left="10.25cm"/>
        </style:list-level-properties>
        <style:text-properties style:font-name="OpenSymbol"/>
      </text:list-level-style-bullet>
    </text:list-style>
    <text:notes-configuration text:note-class="footnote" text:citation-style-name="Footnote_20_Symbol" text:citation-body-style-name="Footnote_20_Anchor" style:num-format="1" text:start-value="0" text:footnotes-position="page" text:start-numbering-at="document"/>
    <text:notes-configuration text:note-class="endnote" style:num-format="i" text:start-value="0"/>
    <text:linenumbering-configuration text:number-lines="false" text:offset="0.499cm" style:num-format="1" text:number-position="left" text:increment="5"/>
  </office:styles>
  <office:automatic-styles>
    <style:page-layout style:name="pm1">
      <style:page-layout-properties fo:page-width="21cm" fo:page-height="29.7cm" style:num-format="1" style:print-orientation="portrait" fo:margin-left="2cm" fo:margin-right="2cm" fo:margin-top="2cm" fo:margin-bottom="2cm" style:footnote-max-height="0cm" style:writing-mode="lr-tb">
        <style:footnote-sep style:width="0.018cm" style:rel-width="25%" style:color="#000000" style:adjustment="left" style:distance-before-sep="0.1cm" style:distance-after-sep="0.1cm"/>
      </style:page-layout-properties>
      <style:header-style/>
      <style:footer-style/>
    </style:page-layout>
    <style:style style:name="sub" style:family="text">
      <style:text-properties style:text-position="-33% 80%"/>
    </style:style>
    <style:style style:name="sup" style:family="text">
      <style:text-properties style:text-position="33% 80%"/>
    </style:style>
    <style:style style:name="del" style:family="text">
      <style:text-properties style:text-line-through-style="solid"/>
    </style:style>
    <style:style style:name="underline" style:family="text">
      <style:text-properties style:text-underline-style="solid" style:text-underline-width="auto" style:text-underline-color="font-color"/>
    </style:style>
    <style:style style:name="media" style:family="graphic" style:parent-style-name="Graphics">
      <style:graphic-properties style:run-through="foreground" style:wrap="parallel" style:number-wrapped-paragraphs="no-limit" style:wrap-contour="false" style:vertical-pos="top" style:vertical-rel="baseline" style:horizontal-pos="left" style:horizontal-rel="paragraph"/>
    </style:style>
    <style:style style:name="medialeft" style:family="graphic" style:parent-style-name="Graphics">
      <style:graphic-properties style:run-through="foreground" style:wrap="parallel" style:number-wrapped-paragraphs="no-limit" style:wrap-contour="false" style:horizontal-pos="left" style:horizontal-rel="paragraph"/>
    </style:style>
    <style:style style:name="mediaright" style:family="graphic" style:parent-style-name="Graphics">
      <style:graphic-properties style:run-through="foreground" style:wrap="parallel" style:number-wrapped-paragraphs="no-limit" style:wrap-contour="false" style:horizontal-pos="right" style:horizontal-rel="paragraph"/>
    </style:style>
    <style:style style:name="mediacenter" style:family="graphic" style:parent-style-name="Graphics">
      <style:graphic-properties style:run-through="foreground" style:wrap="none" style:horizontal-pos="center" style:horizontal-rel="paragraph"/>
    </style:style>
    <style:style style:name="Table" style:family="table">
      <style:table-properties fo:margin-top="0.25cm" fo:margin-bottom="0.25cm" table:border-model="collapsing" style:width="481.89pt" style:rel-width="100%"/>
    </style:style>
    <style:style style:name="tablealigncenter" style:parent-style-name="Table_20_Contents" style:family="paragraph">
      <style:paragraph-properties fo:text-align="center"/>
    </style:style>
    <style:style style:name="tablealignright" style:parent-style-name="Table_20_Contents" style:family="paragraph">
      <style:paragraph-properties fo:text-align="end"/>
    </style:style>
    <style:style style:name="tablealignleft" style:parent-style-name="Table_20_Contents" style:family="paragraph">
      <style:paragraph-properties fo:text-align="left"/>
    </style:style>
    <style:style style:name="tableheader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tablecell" style:family="table-cell">
      <style:table-cell-properties fo:border-top="0.002cm solid #000000" fo:border-right="0.002cm solid #000000" fo:border-bottom="0.002cm solid #000000" fo:border-left="0.002cm solid #000000" fo:padding="0.05cm"/>
    </style:style>
    <style:style style:name="legendcenter" style:parent-style-name="Illustration" style:family="paragraph">
      <style:paragraph-properties fo:text-align="center"/>
    </style:style>
    <style:style style:name="Table_Quotation1" style:family="table">
      <style:table-properties fo:margin-top="0pt" fo:margin-bottom="16.8pt" table:border-model="collapsing"/>
    </style:style>
    <style:style style:name="Table_Quotation2" style:family="table">
      <style:table-properties fo:margin-top="0pt" fo:margin-bottom="0pt" table:border-model="collapsing"/>
    </style:style>
    <style:style style:name="Table_Quotation3" style:family="table">
      <style:table-properties fo:margin-top="0pt" fo:margin-bottom="0pt" table:border-model="collapsing"/>
    </style:style>
    <style:style style:name="Table_Quotation4" style:family="table">
      <style:table-properties fo:margin-top="0pt" fo:margin-bottom="0pt" table:border-model="collapsing"/>
    </style:style>
    <style:style style:name="Table_Quotation5" style:family="table">
      <style:table-properties fo:margin-top="0pt" fo:margin-bottom="0pt" table:border-model="collapsing"/>
    </style:style>
    <style:style style:name="Cell_Quotation1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2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3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4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  <style:style style:name="Cell_Quotation5" style:family="table-cell">
      <style:table-cell-properties fo:border-top="none" fo:border-right="none" fo:border-bottom="none" fo:border-left="3pt solid #cccccc" fo:padding-top="0pt" fo:padding-right="6pt" fo:padding-bottom="0pt" fo:padding-left="6pt"/>
    </style:style>
  </office:automatic-styles>
  <office:master-styles>
    <style:master-page style:name="Standard" style:page-layout-name="pm1"/>
  </office:master-styles>
</office:document-styles>
</file>

<file path=meta.xml><?xml version="1.0" encoding="utf-8"?>
<office:document-meta xmlns:office="urn:oasis:names:tc:opendocument:xmlns:office:1.0" xmlns:xlink="http://www.w3.org/1999/xlink" xmlns:dc="http://purl.org/dc/elements/1.1/" xmlns:meta="urn:oasis:names:tc:opendocument:xmlns:meta:1.0" xmlns:ooo="http://openoffice.org/2004/office" xmlns:grddl="http://www.w3.org/2003/g/data-view#" office:version="1.2">
  <office:meta>
    <meta:generator>DokuWiki Release 2025-05-14b "Librarian"</meta:generator>
    <meta:initial-creator>Generated</meta:initial-creator>
    <meta:creation-date>2026-09-07T12::05:30</meta:creation-date>
    <dc:creator>Generated</dc:creator>
    <dc:date>2026-09-07T12::05:30</dc:date>
    <dc:language>en-US</dc:language>
    <meta:editing-cycles>1</meta:editing-cycles>
    <meta:editing-duration>PT0S</meta:editing-duration>
    <dc:title>ref:gdb_server_protocol</dc:title>
  </office:meta>
</office:document-meta>
</file>