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bsp/start" text:style-name="Internet_20_link" text:visited-style-name="Visited_20_Internet_20_Link">MBSP - the micro controller board support package</text:a></text:p>
      <text:p text:style-name="Text_20_body"><text:a xlink:type="simple" xlink:href="http://mbsp/package" text:style-name="Internet_20_link" text:visited-style-name="Visited_20_Internet_20_Link">what it contains</text:a></text:p>
      <text:p text:style-name="Text_20_body"><text:a xlink:type="simple" xlink:href="http://mbsp/digital_out" text:style-name="Internet_20_link" text:visited-style-name="Visited_20_Internet_20_Link">digital out</text:a></text:p>
      <text:p text:style-name="Text_20_body"><text:a xlink:type="simple" xlink:href="http://mbsp/digital_in" text:style-name="Internet_20_link" text:visited-style-name="Visited_20_Internet_20_Link">digital in</text:a></text:p>
      <text:p text:style-name="Text_20_body"><text:a xlink:type="simple" xlink:href="http://mbsp/uart" text:style-name="Internet_20_link" text:visited-style-name="Visited_20_Internet_20_Link">UART</text:a></text:p>
      <text:p text:style-name="Text_20_body"><text:a xlink:type="simple" xlink:href="http://mbsp/i2c" text:style-name="Internet_20_link" text:visited-style-name="Visited_20_Internet_20_Link">I²C</text:a></text:p>
      <text:p text:style-name="Text_20_body"><text:a xlink:type="simple" xlink:href="http://mbsp/spi" text:style-name="Internet_20_link" text:visited-style-name="Visited_20_Internet_20_Link">S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24:17</meta:creation-date>
    <dc:creator>Generated</dc:creator>
    <dc:date>2026-09-07T14::24:17</dc:date>
    <dc:language>en-US</dc:language>
    <meta:editing-cycles>1</meta:editing-cycles>
    <meta:editing-duration>PT0S</meta:editing-duration>
    <dc:title>sidebar</dc:title>
  </office:meta>
</office:document-meta>
</file>